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tyle="italic" style:font-style-asian="italic" style:font-style-complex="italic"/>
    </style:style>
    <style:style style:name="P2" style:family="paragraph" style:parent-style-name="Standard">
      <style:paragraph-properties fo:text-align="center" style:justify-single-word="false"/>
      <style:text-properties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A mon papillon de nuit</text:p>
      <text:p text:style-name="P1"/>
      <text:p text:style-name="P1"/>
      <text:p text:style-name="P1"/>
      <text:p text:style-name="P1">Lors de la première soirée</text:p>
      <text:p text:style-name="P1">tu t'étais presque présenté</text:p>
      <text:p text:style-name="P1">tu m'racontais un peu ta vie</text:p>
      <text:p text:style-name="P1">moi simplement je t'ai souris</text:p>
      <text:p text:style-name="P1"/>
      <text:p text:style-name="P1">Puis on s'est vu une nouvelle fois</text:p>
      <text:p text:style-name="P1">on a bien rit tu t'rappelle pas</text:p>
      <text:p text:style-name="P1">naturellement on fait l'amour</text:p>
      <text:p text:style-name="P1">avant d'se voir un autre jour</text:p>
      <text:p text:style-name="P1"/>
      <text:p text:style-name="P1">On s'était dit faut pas s'aimer</text:p>
      <text:p text:style-name="P1">c'est bien pour ca j'ai refusé</text:p>
      <text:p text:style-name="P1">de te revoir régulièrement</text:p>
      <text:p text:style-name="P1">je voulais pas à mes dépends</text:p>
      <text:p text:style-name="P1"/>
      <text:p text:style-name="P1">C'est pas facile de te dire non</text:p>
      <text:p text:style-name="P1">Car moi je t'aime mon papillon</text:p>
      <text:p text:style-name="P1">Meme si en moi je mène la guerre</text:p>
      <text:p text:style-name="P1">c'est contre moi et j'en suis fière</text:p>
      <text:p text:style-name="P1"/>
      <text:p text:style-name="P1">Mais aujourd'hui ca fait trois ans</text:p>
      <text:p text:style-name="P1">que l'on se voit de temps en temps</text:p>
      <text:p text:style-name="P1">c'est pas facile de t'oublier</text:p>
      <text:p text:style-name="P1">presque aussi dur que d's'attacher</text:p>
      <text:p text:style-name="P1"/>
      <text:p text:style-name="P1">Envole toi pour être heureux </text:p>
      <text:p text:style-name="P1">car on ne peut etre amoureux</text:p>
      <text:p text:style-name="P1">je t'offres le plus beau cadeau</text:p>
      <text:p text:style-name="P1">celui d'aimer et le plus beau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04-01T03:14:03.39</meta:creation-date>
    <dc:date>2014-04-01T03:30:48.33</dc:date>
    <meta:editing-duration>PT16M45S</meta:editing-duration>
    <meta:editing-cycles>2</meta:editing-cycles>
    <meta:generator>OpenOffice/4.0.0$Win32 OpenOffice.org_project/400m3$Build-9702</meta:generator>
    <meta:document-statistic meta:table-count="0" meta:image-count="0" meta:object-count="0" meta:page-count="1" meta:paragraph-count="25" meta:word-count="146" meta:character-count="746"/>
  </office:meta>
</office:document-meta>
</file>